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18600000207DB26B89C.jpg"/>
  <manifest:file-entry manifest:media-type="image/jpeg" manifest:full-path="Pictures/10000000000001DE0000027DAE81492C.jpg"/>
  <manifest:file-entry manifest:media-type="image/jpeg" manifest:full-path="Pictures/10000000000001EF00000294A2F71C32.jpg"/>
  <manifest:file-entry manifest:media-type="image/jpeg" manifest:full-path="Pictures/10000000000001E5000002873AE160E7.jpg"/>
  <manifest:file-entry manifest:media-type="image/jpeg" manifest:full-path="Pictures/10000000000001E90000028CFDE748C3.jpg"/>
  <manifest:file-entry manifest:media-type="image/jpeg" manifest:full-path="Pictures/10000000000001F60000029D501E92C0.jpg"/>
  <manifest:file-entry manifest:media-type="image/jpeg" manifest:full-path="Pictures/10000000000001E2000002838F3B8752.jpg"/>
  <manifest:file-entry manifest:media-type="image/jpeg" manifest:full-path="Pictures/10000000000001DE0000027DD07EE096.jpg"/>
  <manifest:file-entry manifest:media-type="image/jpeg" manifest:full-path="Pictures/10000000000001E90000028C637A7E55.jpg"/>
  <manifest:file-entry manifest:media-type="image/jpeg" manifest:full-path="Pictures/10000000000001D900000276E3A85368.jpg"/>
  <manifest:file-entry manifest:media-type="image/jpeg" manifest:full-path="Pictures/10000000000001D9000002767634D847.jpg"/>
  <manifest:file-entry manifest:media-type="image/jpeg" manifest:full-path="Pictures/10000000000001F0000002967F3F72BD.jpg"/>
  <manifest:file-entry manifest:media-type="image/jpeg" manifest:full-path="Pictures/10000000000001DA0000027851F1B5E2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 style:master-page-name="Standard">
      <style:paragraph-properties fo:text-align="center" style:justify-single-word="false" style:page-number="auto"/>
    </style:style>
    <style:style style:name="P3" style:family="paragraph">
      <style:paragraph-properties fo:text-align="center"/>
      <style:text-properties fo:font-size="18pt"/>
    </style:style>
    <style:style style:name="T1" style:family="text">
      <style:text-properties fo:font-size="20pt" style:text-underline-style="solid" style:text-underline-width="auto" style:text-underline-color="font-color" fo:font-weight="bold" style:font-size-asian="20pt" style:font-weight-asian="bold" style:font-size-complex="20pt"/>
    </style:style>
    <style:style style:name="T2" style:family="text">
      <style:text-properties fo:font-size="16pt" style:font-size-asian="16pt" style:font-size-complex="16pt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IMG_20220930_152600_resized_20221004_095234268.jpg" draw:style-name="gr1" draw:text-style-name="P3" svg:width="5.64cm" svg:height="7.52cm" svg:x="0cm" svg:y="0cm">
        <draw:image xlink:href="Pictures/10000000000001E90000028CFDE748C3.jpg" xlink:type="simple" xlink:show="embed" xlink:actuate="onLoad">
          <text:p/>
        </draw:image>
      </draw:frame>
      <draw:frame text:anchor-type="page" text:anchor-page-number="0" draw:z-index="2" draw:name="IMG_20220930_152749_resized_20221004_095233611.jpg" draw:style-name="gr1" draw:text-style-name="P3" svg:width="5.638cm" svg:height="7.518cm" svg:x="0cm" svg:y="0cm">
        <draw:image xlink:href="Pictures/10000000000001E90000028C637A7E55.jpg" xlink:type="simple" xlink:show="embed" xlink:actuate="onLoad">
          <text:p/>
        </draw:image>
      </draw:frame>
      <draw:frame text:anchor-type="page" text:anchor-page-number="0" draw:z-index="4" draw:name="IMG_20220930_152542_resized_20221004_095231555.jpg" draw:style-name="gr1" draw:text-style-name="P3" svg:width="5.783cm" svg:height="7.712cm" svg:x="0cm" svg:y="0cm">
        <draw:image xlink:href="Pictures/10000000000001F60000029D501E92C0.jpg" xlink:type="simple" xlink:show="embed" xlink:actuate="onLoad">
          <text:p/>
        </draw:image>
      </draw:frame>
      <draw:frame text:anchor-type="page" text:anchor-page-number="0" draw:z-index="6" draw:name="IMG_20220930_152358_resized_20221004_095235018.jpg" draw:style-name="gr1" draw:text-style-name="P3" svg:width="5.598cm" svg:height="7.466cm" svg:x="0cm" svg:y="0cm">
        <draw:image xlink:href="Pictures/10000000000001E5000002873AE160E7.jpg" xlink:type="simple" xlink:show="embed" xlink:actuate="onLoad">
          <text:p/>
        </draw:image>
      </draw:frame>
      <draw:frame text:anchor-type="page" text:anchor-page-number="0" draw:z-index="8" draw:name="IMG_20220930_152442_resized_20221004_095232032.jpg" draw:style-name="gr1" draw:text-style-name="P3" svg:width="5.714cm" svg:height="7.619cm" svg:x="0cm" svg:y="0cm">
        <draw:image xlink:href="Pictures/10000000000001EF00000294A2F71C32.jpg" xlink:type="simple" xlink:show="embed" xlink:actuate="onLoad">
          <text:p/>
        </draw:image>
      </draw:frame>
      <draw:frame text:anchor-type="page" text:anchor-page-number="0" draw:z-index="10" draw:name="IMG_20220930_153341_resized_20221004_095232877.jpg" draw:style-name="gr1" draw:text-style-name="P3" svg:width="5.728cm" svg:height="7.638cm" svg:x="0cm" svg:y="0cm">
        <draw:image xlink:href="Pictures/10000000000001F0000002967F3F72BD.jpg" xlink:type="simple" xlink:show="embed" xlink:actuate="onLoad">
          <text:p/>
        </draw:image>
      </draw:frame>
      <draw:frame text:anchor-type="page" text:anchor-page-number="0" draw:z-index="12" draw:name="IMG_20220930_152346_resized_20221004_095231163.jpg" draw:style-name="gr1" draw:text-style-name="P3" svg:width="5.515cm" svg:height="7.353cm" svg:x="0cm" svg:y="0cm">
        <draw:image xlink:href="Pictures/10000000000001DE0000027DAE81492C.jpg" xlink:type="simple" xlink:show="embed" xlink:actuate="onLoad">
          <text:p/>
        </draw:image>
      </draw:frame>
      <draw:frame text:anchor-type="page" text:anchor-page-number="0" draw:z-index="14" draw:name="IMG_20220930_152726_resized_20221004_095234670.jpg" draw:style-name="gr1" draw:text-style-name="P3" svg:width="5.509cm" svg:height="7.346cm" svg:x="0cm" svg:y="0cm">
        <draw:image xlink:href="Pictures/10000000000001DE0000027DD07EE096.jpg" xlink:type="simple" xlink:show="embed" xlink:actuate="onLoad">
          <text:p/>
        </draw:image>
      </draw:frame>
      <draw:frame text:anchor-type="page" text:anchor-page-number="0" draw:z-index="16" draw:name="IMG_20220930_153417_resized_20221004_095233232.jpg" draw:style-name="gr1" draw:text-style-name="P3" svg:width="5.467cm" svg:height="7.289cm" svg:x="0cm" svg:y="0cm">
        <draw:image xlink:href="Pictures/10000000000001DA0000027851F1B5E2.jpg" xlink:type="simple" xlink:show="embed" xlink:actuate="onLoad">
          <text:p/>
        </draw:image>
      </draw:frame>
      <draw:frame text:anchor-type="page" text:anchor-page-number="0" draw:z-index="18" draw:name="IMG_20220930_151531_resized_20221004_095230577.jpg" draw:style-name="gr1" draw:text-style-name="P3" svg:width="5.562cm" svg:height="7.416cm" svg:x="0cm" svg:y="0cm">
        <draw:image xlink:href="Pictures/10000000000001E2000002838F3B8752.jpg" xlink:type="simple" xlink:show="embed" xlink:actuate="onLoad">
          <text:p/>
        </draw:image>
      </draw:frame>
      <draw:frame text:anchor-type="page" text:anchor-page-number="0" draw:z-index="20" draw:name="IMG_20220930_153616_resized_20221004_095232529.jpg" draw:style-name="gr1" draw:text-style-name="P3" svg:width="5.455cm" svg:height="7.273cm" svg:x="0cm" svg:y="0cm">
        <draw:image xlink:href="Pictures/10000000000001D9000002767634D847.jpg" xlink:type="simple" xlink:show="embed" xlink:actuate="onLoad">
          <text:p/>
        </draw:image>
      </draw:frame>
      <draw:frame text:anchor-type="page" text:anchor-page-number="0" draw:z-index="22" draw:name="IMG_20220930_153646_resized_20221004_095233939.jpg" draw:style-name="gr1" draw:text-style-name="P3" svg:width="5.46cm" svg:height="7.28cm" svg:x="0cm" svg:y="0cm">
        <draw:image xlink:href="Pictures/10000000000001D900000276E3A85368.jpg" xlink:type="simple" xlink:show="embed" xlink:actuate="onLoad">
          <text:p/>
        </draw:image>
      </draw:frame>
      <draw:frame text:anchor-type="page" text:anchor-page-number="0" draw:z-index="24" draw:name="IMG_20220930_154557_resized_20221004_095235337.jpg" draw:style-name="gr1" draw:text-style-name="P3" svg:width="4.493cm" svg:height="5.991cm" svg:x="0cm" svg:y="0cm">
        <draw:image xlink:href="Pictures/100000000000018600000207DB26B89C.jpg" xlink:type="simple" xlink:show="embed" xlink:actuate="onLoad">
          <text:p/>
        </draw:image>
      </draw:frame>
      <text:p text:style-name="P2"><text:span text:style-name="T1">Jeux en bois avec les résidents de la maison de retraite</text:span></text:p>
      <text:p text:style-name="Standard"/>
      <text:p text:style-name="Standard">Vendredi 30 septembre 2022 nous sommes allés à la maison de retraite pour aller jouer avec des personnes agées. Nous y sommes allés à pied.</text:p>
      <text:p text:style-name="Standard"><draw:frame draw:style-name="fr1" text:anchor-type="as-char" svg:width="5.622cm" svg:height="7.497cm" draw:z-index="1"><draw:image xlink:href="Pictures/10000000000001E90000028CFDE748C3.jpg" xlink:type="simple" xlink:show="embed" xlink:actuate="onLoad"/></draw:frame><draw:frame draw:style-name="fr1" text:anchor-type="as-char" svg:width="5.623cm" svg:height="7.497cm" draw:z-index="3"><draw:image xlink:href="Pictures/10000000000001E90000028C637A7E55.jpg" xlink:type="simple" xlink:show="embed" xlink:actuate="onLoad"/></draw:frame><draw:frame draw:style-name="fr1" text:anchor-type="as-char" svg:width="5.766cm" svg:height="7.691cm" draw:z-index="5"><draw:image xlink:href="Pictures/10000000000001F60000029D501E92C0.jpg" xlink:type="simple" xlink:show="embed" xlink:actuate="onLoad"/></draw:frame></text:p>
      <text:p text:style-name="Standard"/>
      <text:p text:style-name="Standard">Il y a avait 10 vieux jeux en bois : des mikados géants, un jeu d’adresse( il faut écarter deux cannes pour diriger une boule vers le trous qui a le plus de point), un jeu de quille…</text:p>
      <text:p text:style-name="Standard"/>
      <text:p text:style-name="Standard"><draw:frame draw:style-name="fr1" text:anchor-type="as-char" svg:width="5.563cm" svg:height="7.417cm" draw:z-index="7"><draw:image xlink:href="Pictures/10000000000001E5000002873AE160E7.jpg" xlink:type="simple" xlink:show="embed" xlink:actuate="onLoad"/></draw:frame><draw:frame draw:style-name="fr1" text:anchor-type="as-char" svg:width="5.703cm" svg:height="7.604cm" draw:z-index="9"><draw:image xlink:href="Pictures/10000000000001EF00000294A2F71C32.jpg" xlink:type="simple" xlink:show="embed" xlink:actuate="onLoad"/></draw:frame><draw:frame draw:style-name="fr1" text:anchor-type="as-char" svg:width="5.701cm" svg:height="7.602cm" draw:z-index="11"><draw:image xlink:href="Pictures/10000000000001F0000002967F3F72BD.jpg" xlink:type="simple" xlink:show="embed" xlink:actuate="onLoad"/></draw:frame></text:p>
      <text:p text:style-name="Standard">Un jeu en bois comme un puissance 4, un croquet…</text:p>
      <text:p text:style-name="Standard"><text:soft-page-break/><draw:frame draw:style-name="fr1" text:anchor-type="as-char" svg:width="5.482cm" svg:height="7.311cm" draw:z-index="13"><draw:image xlink:href="Pictures/10000000000001DE0000027DAE81492C.jpg" xlink:type="simple" xlink:show="embed" xlink:actuate="onLoad"/></draw:frame><draw:frame draw:style-name="fr1" text:anchor-type="as-char" svg:width="5.482cm" svg:height="7.31cm" draw:z-index="15"><draw:image xlink:href="Pictures/10000000000001DE0000027DD07EE096.jpg" xlink:type="simple" xlink:show="embed" xlink:actuate="onLoad"/></draw:frame><draw:frame draw:style-name="fr1" text:anchor-type="as-char" svg:width="5.463cm" svg:height="7.285cm" draw:z-index="17"><draw:image xlink:href="Pictures/10000000000001DA0000027851F1B5E2.jpg" xlink:type="simple" xlink:show="embed" xlink:actuate="onLoad"/></draw:frame></text:p>
      <text:p text:style-name="Standard"/>
      <text:p text:style-name="Standard">Un jeu de bâtons à compter, un jeu de toucher pour faire des paires, </text:p>
      <text:p text:style-name="Standard"><draw:frame draw:style-name="fr1" text:anchor-type="as-char" svg:width="5.535cm" svg:height="7.38cm" draw:z-index="19"><draw:image xlink:href="Pictures/10000000000001E2000002838F3B8752.jpg" xlink:type="simple" xlink:show="embed" xlink:actuate="onLoad"/></draw:frame><draw:frame draw:style-name="fr1" text:anchor-type="as-char" svg:width="5.429cm" svg:height="7.237cm" draw:z-index="21"><draw:image xlink:href="Pictures/10000000000001D9000002767634D847.jpg" xlink:type="simple" xlink:show="embed" xlink:actuate="onLoad"/></draw:frame><draw:frame draw:style-name="fr1" text:anchor-type="as-char" svg:width="5.436cm" svg:height="7.248cm" draw:z-index="23"><draw:image xlink:href="Pictures/10000000000001D900000276E3A85368.jpg" xlink:type="simple" xlink:show="embed" xlink:actuate="onLoad"/></draw:frame></text:p>
      <text:p text:style-name="Standard">Un jeu de kapla</text:p>
      <text:p text:style-name="Standard"/>
      <text:p text:style-name="Standard">On s’est bien amusé. Ils nous ont offert un goûter : des éclairs au chocolat et du jus de pomme.</text:p>
      <text:p text:style-name="Standard">Et puis nous sommes rentrés. <text:span text:style-name="T2">Les CP</text:span></text:p>
      <text:p text:style-name="Standard"/>
      <text:p text:style-name="P1"><text:bookmark-start text:name="_GoBack"/><text:soft-page-break/><draw:frame draw:style-name="fr1" text:anchor-type="as-char" svg:width="4.471cm" svg:height="5.96cm" draw:z-index="25"><draw:image xlink:href="Pictures/100000000000018600000207DB26B89C.jpg" xlink:type="simple" xlink:show="embed" xlink:actuate="onLoad"/></draw:frame><text:bookmark-end text:name="_GoBack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7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fr" fo:country="FR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7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fr" fo:country="FR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Utilisateur1</meta:initial-creator>
    <dc:creator>Utilisateur1</dc:creator>
    <meta:editing-cycles>2</meta:editing-cycles>
    <meta:creation-date>2022-10-04T07:49:00</meta:creation-date>
    <dc:date>2022-10-10T10:39:00</dc:date>
    <meta:editing-duration>PT1M6S</meta:editing-duration>
    <meta:generator>OpenOffice/4.1.13$Win32 OpenOffice.org_project/4113m1$Build-9810</meta:generator>
    <meta:document-statistic meta:table-count="0" meta:image-count="13" meta:object-count="0" meta:page-count="3" meta:paragraph-count="13" meta:word-count="129" meta:character-count="65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